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Įprastasis" style:master-page-name="MP0" style:family="paragraph">
      <style:paragraph-properties fo:break-before="page"/>
    </style:style>
    <style:style style:name="P2" style:parent-style-name="Įprastasis" style:family="paragraph">
      <style:paragraph-properties fo:text-align="center"/>
      <style:text-properties fo:font-weight="bold" style:font-weight-asian="bold" style:font-weight-complex="bold"/>
    </style:style>
    <style:style style:name="T3" style:parent-style-name="Numatytasispastraiposšriftas" style:family="text">
      <style:text-properties fo:font-weight="bold" style:font-weight-asian="bold" style:font-weight-complex="bold"/>
    </style:style>
    <style:style style:name="T4" style:parent-style-name="Numatytasispastraiposšriftas" style:family="text">
      <style:text-properties fo:font-weight="bold" style:font-weight-asian="bold" style:font-weight-complex="bold"/>
    </style:style>
    <style:style style:name="T5" style:parent-style-name="Numatytasispastraiposšriftas" style:family="text">
      <style:text-properties fo:font-weight="bold" style:font-weight-asian="bold" style:font-weight-complex="bold"/>
    </style:style>
    <style:style style:name="T6" style:parent-style-name="Numatytasispastraiposšriftas" style:family="text">
      <style:text-properties fo:font-weight="bold" style:font-weight-asian="bold" style:font-weight-complex="bold"/>
    </style:style>
    <style:style style:name="P7" style:parent-style-name="Įprastasis" style:family="paragraph">
      <style:paragraph-properties fo:text-align="center"/>
    </style:style>
    <style:style style:name="P8" style:parent-style-name="Įprastasis" style:family="paragraph">
      <style:text-properties fo:font-weight="bold" style:font-weight-asian="bold" style:font-weight-complex="bold"/>
    </style:style>
    <style:style style:name="P9" style:parent-style-name="Įprastasis" style:family="paragraph">
      <style:text-properties fo:font-weight="bold" style:font-weight-asian="bold" style:font-weight-complex="bold"/>
    </style:style>
    <style:style style:name="P10" style:parent-style-name="Įprastasis" style:family="paragraph">
      <style:paragraph-properties fo:text-align="center"/>
    </style:style>
    <style:style style:name="T11" style:parent-style-name="Numatytasispastraiposšriftas" style:family="text">
      <style:text-properties fo:font-weight="bold" style:font-weight-asian="bold" style:font-weight-complex="bold"/>
    </style:style>
    <style:style style:name="P12" style:parent-style-name="Įprastasis" style:family="paragraph">
      <style:paragraph-properties fo:text-align="center"/>
    </style:style>
    <style:style style:name="T13" style:parent-style-name="Numatytasispastraiposšriftas" style:family="text">
      <style:text-properties fo:language="lt" fo:country="LT"/>
    </style:style>
    <style:style style:name="P14" style:parent-style-name="Įprastasis" style:family="paragraph">
      <style:paragraph-properties fo:text-align="center"/>
    </style:style>
    <style:style style:name="P15" style:parent-style-name="Įprastasis" style:family="paragraph">
      <style:paragraph-properties fo:text-align="center"/>
    </style:style>
    <style:style style:name="T16" style:parent-style-name="Numatytasispastraiposšriftas" style:family="text">
      <style:text-properties fo:language="lt" fo:country="LT"/>
    </style:style>
    <style:style style:name="T17" style:parent-style-name="Numatytasispastraiposšriftas" style:family="text">
      <style:text-properties fo:language="lt" fo:country="LT"/>
    </style:style>
  </office:automatic-styles>
  <office:body>
    <office:text text:use-soft-page-breaks="true">
      <text:p text:style-name="P1"/>
      <text:p text:style-name="P2">LINIJINIŲ SOLO ŠOKIŲ FESTIVALIS „ŠOKANTIS KAUNAS 2026“</text:p>
      <text:p text:style-name="Įprastasis"><text:span text:style-name="T3">Data</text:span>: 2026 m. rugsėjo 26 d. (šeštadienis)</text:p>
      <text:p text:style-name="Įprastasis"><text:span text:style-name="T4">Vieta:</text:span><text:s/>Kauno Vienybės aikštė</text:p>
      <text:p text:style-name="Įprastasis"><text:span text:style-name="T5">Festivalio laikas:</text:span><text:s/>12.50 - 14.45 val.</text:p>
      <text:p text:style-name="Įprastasis"><text:span text:style-name="T6">SVARBU!</text:span><text:s/>FESTIVALIO APRANGA: mėlyni džinsai + baltas viršus (marškinėliai, marškiniai, bliuzonas,…).</text:p>
      <text:p text:style-name="P7">FESTIVALIO TVARKARAŠTIS</text:p>
      <text:p text:style-name="P8">Linijinių šokių festivalis „Šokantis Kaunas <text:s/>2026” <text:s/>(8 šokių programa):</text:p>
      <text:p text:style-name="Įprastasis">12.50 val. 8 šokių programos <text:s/>dalyvių rikiavimasis</text:p>
      <text:p text:style-name="Įprastasis">13.00 - 13.30 val. 8 šokių programos festivalis<text:s/></text:p>
      <text:p text:style-name="P9">Linijinių šokių festivalis „Šokantis Kaunas 2026“ (15 šokių programa):</text:p>
      <text:p text:style-name="Įprastasis">13.30 - 13.40 val. <text:s/>15 šokių <text:s/>pagrindinės programos dalyvių rikiavimasis</text:p>
      <text:p text:style-name="Įprastasis">13.40 - 14.40 val. 15 šokių <text:s/>pagrindinės programos festivalis</text:p>
      <text:p text:style-name="Įprastasis"/>
      <text:p text:style-name="P10">REGISTRACIJA</text:p>
      <text:p text:style-name="Įprastasis">Užpildytą paraišką <text:s/>atsiųsti iki<text:s/><text:span text:style-name="T11">rugsėjo 19 d.</text:span><text:s/>24.00 val. El. paštu:<text:s/><text:a xlink:href="mailto:jundaklubas@gmail.com" office:target-frame-name="_top" xlink:show="replace"><text:span text:style-name="Hipersaitas">jundaklubas@gmail.com</text:span></text:a><text:s text:c="3"/></text:p>
      <text:p text:style-name="Įprastasis"/>
      <text:p text:style-name="P12">DALYVIO PARAMOS ĮNAŠAS</text:p>
      <text:p text:style-name="Įprastasis">Dalyvio paramos įnašas vienam dalyviui <text:s/>u<text:span text:style-name="T13">ž</text:span><text:s/>vieną programą 5.00 EUR, dvi programas 10.00 EUR</text:p>
      <text:p text:style-name="Įprastasis">Paramos įnašą sumoka kolektyvo vadovas:</text:p>
      <text:p text:style-name="Įprastasis">1. Festivalio dieną - grynaisiais. Prašome paramos įnašą pateikti voke. Ant voko būtina užrašyti kolektyvo pavadinimą; dalyvių skaičių; mokėtiną sumą.</text:p>
      <text:p text:style-name="Įprastasis">2. Bankiniu pavedimu: Viešoji įstaiga „Jundos šokių klubas“, a. s. LT097044060003319179,</text:p>
      <text:p text:style-name="Įprastasis">SEB bankas, mokėjimo paskirtyje nurodyti: kolektyvo pavadinimą ir dalyvių skaičių.</text:p>
      <text:p text:style-name="Įprastasis"/>
      <text:p text:style-name="Įprastasis">Festivalio metu bus filmuojama ir fotografuojama. Nuotraukos ir vaizdo įrašai <text:s/>viešinamami!</text:p>
      <text:p text:style-name="Įprastasis">Informacija: Tel. Nr. +370 698 46070 Vilma Skublickaitė, <text:s/>+370 678 04406 Rasa Simanavičienė</text:p>
      <text:p text:style-name="Įprastasis"/>
      <text:p text:style-name="Įprastasis">Organizatoriai: VšĮ „Sukurta LT“, VšĮ „Jundos šokių klubas“, LLŠF</text:p>
      <text:p text:style-name="Įprastasis"/>
      <text:p text:style-name="Įprastasis"/>
      <text:p text:style-name="Įprastasis"/>
      <text:p text:style-name="Įprastasis"/>
      <text:p text:style-name="Įprastasis"/>
      <text:p text:style-name="P14">LINIJINIŲ SOLO ŠOKIŲ FESTIVALIO „ŠOKANTIS KAUNAS 2026“</text:p>
      <text:p text:style-name="P15">DALYVIO PARAIŠKA</text:p>
      <text:p text:style-name="Įprastasis"><text:tab/></text:p>
      <text:p text:style-name="Įprastasis">1.<text:tab/>Organizacijos/kolektyvo <text:s/>pavadinimas <text:s text:c="4"/></text:p>
      <text:p text:style-name="Įprastasis">2.<text:tab/>Miestas</text:p>
      <text:p text:style-name="Įprastasis">3.<text:tab/>Vadovas(ai) vardas, pavardė</text:p>
      <text:p text:style-name="Įprastasis">4.<text:tab/>Kiek dalyvių <text:s/>8<text:s/><text:span text:style-name="T16">šokių programoje (skaičius)</text:span></text:p>
      <text:p text:style-name="Įprastasis">5. <text:s text:c="9"/>Kiek dalyvių 15<text:s/><text:span text:style-name="T17">šokių programoje (skaičius)</text:span></text:p>
      <text:p text:style-name="Įprastasis">6. <text:s text:c="9"/>Kiek 8 šokių programos dalyvių taip pat dalyvaus 15 šokių programoje (skaičius)</text:p>
      <text:p text:style-name="Įprastasis"/>
      <text:p text:style-name="Įprastasis">Duomenys teisingi: <text:s text:c="35"/></text:p>
      <text:p text:style-name="Įprastasis"/>
      <text:p text:style-name="Įprastasis">Kolektyvo vadovo <text:s/>Tel. Nr. <text:s/>ir <text:s/>El. Paštas<text:s/></text:p>
      <text:p text:style-name="Įprastasis"/>
      <text:p text:style-name="Įprastasis">Paraiškas pateikti iki 2026 m. rugsėjo <text:s/>19 d. 24.00 val. El. Paštu <text:s/><text:a xlink:href="mailto:jundaklubas@gmail.com" office:target-frame-name="_top" xlink:show="replace"><text:span text:style-name="Hipersaitas">jundaklubas@gmail.com</text:span></text:a><text:s/></text:p>
      <text:p text:style-name="Įprastasis">Informacija <text:s/>Tel. +370 698 46070 Vilma, +370 678 04406 Rasa</text:p>
      <text:p text:style-name="Įprastasis"/>
      <text:p text:style-name="Įprastasis"/>
      <text:p text:style-name="Įprastasis"/>
      <text:p text:style-name="Įprastasis"/>
      <text:p text:style-name="Įprastasis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Antraštė1" style:display-name="Antraštė 1" style:family="paragraph" style:parent-style-name="Įprastasis" style:next-style-name="Įprastasis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Antraštė2" style:display-name="Antraštė 2" style:family="paragraph" style:parent-style-name="Įprastasis" style:next-style-name="Įprastasis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Antraštė3" style:display-name="Antraštė 3" style:family="paragraph" style:parent-style-name="Įprastasis" style:next-style-name="Įprastasis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Antraštė4" style:display-name="Antraštė 4" style:family="paragraph" style:parent-style-name="Įprastasis" style:next-style-name="Įprastasis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Antraštė5" style:display-name="Antraštė 5" style:family="paragraph" style:parent-style-name="Įprastasis" style:next-style-name="Įprastasis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Antraštė6" style:display-name="Antraštė 6" style:family="paragraph" style:parent-style-name="Įprastasis" style:next-style-name="Įprastasis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Antraštė7" style:display-name="Antraštė 7" style:family="paragraph" style:parent-style-name="Įprastasis" style:next-style-name="Įprastasis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Antraštė8" style:display-name="Antraštė 8" style:family="paragraph" style:parent-style-name="Įprastasis" style:next-style-name="Įprastasis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Antraštė9" style:display-name="Antraštė 9" style:family="paragraph" style:parent-style-name="Įprastasis" style:next-style-name="Įprastasis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Įprastasis" style:display-name="Įprastasis" style:family="paragraph">
      <style:text-properties fo:hyphenate="false"/>
    </style:style>
    <style:style style:name="Numatytasispastraiposšriftas" style:display-name="Numatytasis pastraipos šriftas" style:family="text"/>
    <style:style style:name="Antraštė1Diagrama" style:display-name="Antraštė 1 Diagrama" style:family="text" style:parent-style-name="Numatytasispastraiposšriftas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Antraštė2Diagrama" style:display-name="Antraštė 2 Diagrama" style:family="text" style:parent-style-name="Numatytasispastraiposšriftas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Antraštė3Diagrama" style:display-name="Antraštė 3 Diagrama" style:family="text" style:parent-style-name="Numatytasispastraiposšriftas">
      <style:text-properties style:font-name-asian="Times New Roman" style:font-name-complex="Times New Roman" fo:color="#2F5496" fo:font-size="14pt" style:font-size-asian="14pt" style:font-size-complex="14pt"/>
    </style:style>
    <style:style style:name="Antraštė4Diagrama" style:display-name="Antraštė 4 Diagrama" style:family="text" style:parent-style-name="Numatytasispastraiposšriftas">
      <style:text-properties style:font-name-asian="Times New Roman" style:font-name-complex="Times New Roman" fo:font-style="italic" style:font-style-asian="italic" style:font-style-complex="italic" fo:color="#2F5496"/>
    </style:style>
    <style:style style:name="Antraštė5Diagrama" style:display-name="Antraštė 5 Diagrama" style:family="text" style:parent-style-name="Numatytasispastraiposšriftas">
      <style:text-properties style:font-name-asian="Times New Roman" style:font-name-complex="Times New Roman" fo:color="#2F5496"/>
    </style:style>
    <style:style style:name="Antraštė6Diagrama" style:display-name="Antraštė 6 Diagrama" style:family="text" style:parent-style-name="Numatytasispastraiposšriftas">
      <style:text-properties style:font-name-asian="Times New Roman" style:font-name-complex="Times New Roman" fo:font-style="italic" style:font-style-asian="italic" style:font-style-complex="italic" fo:color="#595959"/>
    </style:style>
    <style:style style:name="Antraštė7Diagrama" style:display-name="Antraštė 7 Diagrama" style:family="text" style:parent-style-name="Numatytasispastraiposšriftas">
      <style:text-properties style:font-name-asian="Times New Roman" style:font-name-complex="Times New Roman" fo:color="#595959"/>
    </style:style>
    <style:style style:name="Antraštė8Diagrama" style:display-name="Antraštė 8 Diagrama" style:family="text" style:parent-style-name="Numatytasispastraiposšriftas">
      <style:text-properties style:font-name-asian="Times New Roman" style:font-name-complex="Times New Roman" fo:font-style="italic" style:font-style-asian="italic" style:font-style-complex="italic" fo:color="#272727"/>
    </style:style>
    <style:style style:name="Antraštė9Diagrama" style:display-name="Antraštė 9 Diagrama" style:family="text" style:parent-style-name="Numatytasispastraiposšriftas">
      <style:text-properties style:font-name-asian="Times New Roman" style:font-name-complex="Times New Roman" fo:color="#272727"/>
    </style:style>
    <style:style style:name="Pavadinimas" style:display-name="Pavadinimas" style:family="paragraph" style:parent-style-name="Įprastasis" style:next-style-name="Įprastasis">
      <style:paragraph-properties style:contextual-spacing="true"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PavadinimasDiagrama" style:display-name="Pavadinimas Diagrama" style:family="text" style:parent-style-name="Numatytasispastraiposšriftas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aantraštė" style:display-name="Paantraštė" style:family="paragraph" style:parent-style-name="Įprastasis" style:next-style-name="Įprastasis">
      <style:text-properties style:font-name-asian="Times New Roman" fo:color="#595959" fo:letter-spacing="0.0104in" fo:font-size="14pt" style:font-size-asian="14pt" style:font-size-complex="14pt" fo:hyphenate="false"/>
    </style:style>
    <style:style style:name="PaantraštėDiagrama" style:display-name="Paantraštė Diagrama" style:family="text" style:parent-style-name="Numatytasispastraiposšriftas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a" style:display-name="Citata" style:family="paragraph" style:parent-style-name="Įprastasis" style:next-style-name="Įprastasis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aDiagrama" style:display-name="Citata Diagrama" style:family="text" style:parent-style-name="Numatytasispastraiposšriftas">
      <style:text-properties fo:font-style="italic" style:font-style-asian="italic" style:font-style-complex="italic" fo:color="#404040"/>
    </style:style>
    <style:style style:name="Sąrašopastraipa" style:display-name="Sąrašo pastraipa" style:family="paragraph" style:parent-style-name="Įprastasis">
      <style:paragraph-properties style:contextual-spacing="true" fo:margin-left="0.5in">
        <style:tab-stops/>
      </style:paragraph-properties>
      <style:text-properties fo:hyphenate="false"/>
    </style:style>
    <style:style style:name="Ryškuspabraukimas" style:display-name="Ryškus pabraukimas" style:family="text" style:parent-style-name="Numatytasispastraiposšriftas">
      <style:text-properties fo:font-style="italic" style:font-style-asian="italic" style:font-style-complex="italic" fo:color="#2F5496"/>
    </style:style>
    <style:style style:name="Išskirtacitata" style:display-name="Išskirta citata" style:family="paragraph" style:parent-style-name="Įprastasis" style:next-style-name="Įprastasis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IšskirtacitataDiagrama" style:display-name="Išskirta citata Diagrama" style:family="text" style:parent-style-name="Numatytasispastraiposšriftas">
      <style:text-properties fo:font-style="italic" style:font-style-asian="italic" style:font-style-complex="italic" fo:color="#2F5496"/>
    </style:style>
    <style:style style:name="Ryškinuoroda" style:display-name="Ryški nuoroda" style:family="text" style:parent-style-name="Numatytasispastraiposšriftas">
      <style:text-properties fo:font-weight="bold" style:font-weight-asian="bold" style:font-weight-complex="bold" fo:font-variant="small-caps" fo:color="#2F5496" fo:letter-spacing="0.0034in"/>
    </style:style>
    <style:style style:name="Hipersaitas" style:display-name="Hipersaitas" style:family="text" style:parent-style-name="Numatytasispastraiposšriftas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eapdorotaspaminėjimas" style:display-name="Neapdorotas paminėjimas" style:family="text" style:parent-style-name="Numatytasispastraiposšriftas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1972in" fo:margin-left="1in" fo:margin-bottom="0.3944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Vilma Skublickaitė</meta:initial-creator>
    <dc:creator>Vilma Skublickaitė</dc:creator>
    <meta:creation-date>2026-08-10T14:24:00Z</meta:creation-date>
    <dc:date>2026-08-10T20:23:00Z</dc:date>
    <meta:template xlink:href="Normal" xlink:type="simple"/>
    <meta:editing-cycles>22</meta:editing-cycles>
    <meta:editing-duration>PT16860S</meta:editing-duration>
    <meta:document-statistic meta:page-count="2" meta:paragraph-count="4" meta:word-count="331" meta:character-count="2215" meta:row-count="15" meta:non-whitespace-character-count="1888"/>
  </office:meta>
</office:document-meta>
</file>